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5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3835931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20">Ремонт електро опреме у јами и споља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20">300</text:span></text:span><text:span text:style-name="Default_20_Paragraph_20_Font"><text:span text:style-name="T19">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17">20</text:span><text:span text:style-name="T17">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3826333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15T13:59:15.68</dc:date>
    <meta:print-date>2026-07-06T14:22:24.24</meta:print-date>
    <meta:editing-cycles>185</meta:editing-cycles>
    <meta:editing-duration>PT15H31M53S</meta:editing-duration>
    <dc:creator>s s</dc:creator>
    <meta:printed-by>s s</meta:printed-by>
    <meta:document-statistic meta:table-count="1" meta:image-count="2" meta:object-count="0" meta:page-count="2" meta:paragraph-count="42" meta:word-count="335" meta:character-count="235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